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a9848587b01830b78e1fa11e92b8dee.png"/>
  <manifest:file-entry manifest:media-type="image/png" manifest:full-path="Pictures/15a3be37f9c94d1d9711486c647cdda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agile:scrum:sprint_backlog"/><text:bookmark-start text:name="__RefHeading___스프린트_백로그_1"/><text:bookmark-start text:name="스프린트_백로그"/>04. 스프린트 백로그<text:bookmark-end text:name="__RefHeading___스프린트_백로그_1"/><text:bookmark-end text:name="스프린트_백로그"/></text:h>
      <text:h text:style-name="Heading_20_2" text:outline-level="2"><text:bookmark-start text:name="__RefHeading___스프린트_백로그_sprint_backlog_2"/><text:bookmark-start text:name="스프린트_백로그_sprint_backlog"/>1. 스프린트 백로그(Sprint Backlog)<text:bookmark-end text:name="__RefHeading___스프린트_백로그_sprint_backlog_2"/><text:bookmark-end text:name="스프린트_백로그_sprint_backlog"/></text:h>
      <text:p text:style-name="Text_20_body">스크럼 마스터가 스프린트 백로그를 만들 때가 되었다. 이 일은 스프린트 계획회의 이후, 첫 번째 일일 스크럼 전에 완료해야 한다.</text:p>
      <text:h text:style-name="Heading_20_2" text:outline-level="2"><text:bookmark-start text:name="__RefHeading___스프린트_백로그_작성_3"/><text:bookmark-start text:name="스프린트_백로그_작성"/>2. 스프린트 백로그 작성<text:bookmark-end text:name="__RefHeading___스프린트_백로그_작성_3"/><text:bookmark-end text:name="스프린트_백로그_작성"/></text:h>
      <text:h text:style-name="Heading_20_3" text:outline-level="3"><text:bookmark-start text:name="__RefHeading___스프린트_백로그_형식_4"/><text:bookmark-start text:name="스프린트_백로그_형식"/>스프린트 백로그 형식<text:bookmark-end text:name="__RefHeading___스프린트_백로그_형식_4"/><text:bookmark-end text:name="스프린트_백로그_형식"/></text:h>
      <text:p text:style-name="Text_20_body">프로그램이나 엑셀 등을 이용하여 스프린트 백로그를 기록하는 방식도 좋지만, 벽을 이용한 작업 현황판이 가장 직관적이고 효율적이다. 포스트-잇을 사용할 때는 반드시 접착 테이프를 사용하여 붙여야 한다. 포스트-잇의 접착력은 그다지 훌륭하지 못하기 때문이다.</text:p>
      <text:h text:style-name="Heading_20_3" text:outline-level="3"><text:bookmark-start text:name="__RefHeading___작업_현황판_5"/><text:bookmark-start text:name="작업_현황판"/>작업 현황판<text:bookmark-end text:name="__RefHeading___작업_현황판_5"/><text:bookmark-end text:name="작업_현황판"/></text:h>
      <text:p text:style-name="Text_20_body">작업현황판은 일목요연하고 단순함을 고려하여 작성해야 한다.</text:p>
      <text:p text:style-name="Text_20_body">만약 어떤 항목을 추가하지 않을 경우 너무 큰 비용이나 시간 소모가 발생할 경우에만 복잡함을 허용해야 한다.</text:p>
      <text:p text:style-name="Text_20_body">작업 현황판은 날마다 이력 관리를 하는 것이 중요하다. 그날 그날의 작업 현황판을 디카를 이용하여 스냅샷으로 보관하는 것이 편리한 방법 중 하나이다.</text:p>
      <text:p text:style-name="Text_20_body">참고로 작업량을 추정하는 기준은 'man-day' 를 기준으로 하는 것이 편리하다. 그리고 값의 단위는 0.5 단위로 하는 것이 계산하기 편하다. 만약 0.5 보다 작은 작업은 다른 작업과 합치거나 아니면 작업을 제거하거나 아니면 그대로 두어도 크게 상관없다.</text:p>
      <text:p text:style-name="Text_20_body">여기서 1 유효 man-day 는 6 유효 man-hour 로 계산하는 것이 일반적이다.</text:p>
      <text:p text:style-name="Text_20_body"><draw:frame draw:style-name="media" draw:name="0" text:anchor-type="as-char" draw:z-index="0" svg:width="15.901458333333cm" svg:height="10.00125cm"><draw:image xlink:href="Pictures/ea9848587b01830b78e1fa11e92b8dee.png" xlink:type="simple" xlink:show="embed" xlink:actuate="onLoad"/></draw:frame></text:p>
      <text:h text:style-name="Heading_20_3" text:outline-level="3"><text:bookmark-start text:name="__RefHeading___작업_현황판의_경고_신호_6"/><text:bookmark-start text:name="작업_현황판의_경고_신호"/>작업 현황판의 경고 신호<text:bookmark-end text:name="__RefHeading___작업_현황판의_경고_신호_6"/><text:bookmark-end text:name="작업_현황판의_경고_신호"/></text:h>
      <text:p text:style-name="Text_20_body">작업 현황판을 보면 누구나 스프린트가 얼마나 잘 진행되고 있는가를 알 수 있어야 한다. 그리고 해당 팀은 작업 현황판의 경고 신호에 맞춰 대응해야 한다.</text:p>
      <text:p text:style-name="Text_20_body">예를 들어 소멸 차트가 평평하게 진행되고 있다든지, 계획에 없던 항목들이 추가되어 스프린트 진행에 차질이 발생되고 있다든지 여러 상황들을 잘 파악하고 이에 대한 대처를 잘 해야 한다.</text:p>
      <text:h text:style-name="Heading_20_3" text:outline-level="3"><text:bookmark-start text:name="__RefHeading___소멸_차트_burn-down_chart_의_원리_7"/><text:bookmark-start text:name="소멸_차트_burn-down_chart_의_원리"/>소멸 차트(Burn-Down Chart)의 원리<text:bookmark-end text:name="__RefHeading___소멸_차트_burn-down_chart_의_원리_7"/><text:bookmark-end text:name="소멸_차트_burn-down_chart_의_원리"/></text:h>
      <text:p text:style-name="Text_20_body">소멸 차트는 작업의 진행 상태를 보는 것이 아니라 작업량이 얼마나 남아 있는가를 살펴보는데 그 목적이 있다.</text:p>
      <text:p text:style-name="Text_20_body">지금 페이스대로하면 스프린트가 끝날 때쯤 모든 일을 완료할 수 있을 것인지 판단할 수 있다.</text:p>
      <text:p text:style-name="Text_20_body"><draw:frame draw:style-name="media" draw:name="1" text:anchor-type="as-char" draw:z-index="1" svg:width="16.880416666667cm" svg:height="7.4877083333333cm"><draw:image xlink:href="Pictures/15a3be37f9c94d1d9711486c647cddac.png" xlink:type="simple" xlink:show="embed" xlink:actuate="onLoad"/></draw:frame></text:p>
      <text:p text:style-name="Text_20_body">위의 소멸 차트를 보면 다음과 같은 정보를 알 수 있다.</text:p>
      <text:p text:style-name="Text_20_body">•스프린트 시작일인 1월 1일의 작업 추정량은 70이다. 이 값은 이번 스프린트 전테의 추정 속도에 해당된다.
•1월 10일에는 팀이 추정하기로 약 25 스토리 점수만큼의 일이 남아 있다. 점선의 예측보다 팀이 대체로 일을 빨리 진행하고 있음을 보여준다. 따라서 이번 스프린트의 작업량 측정이 정확하지 않았거나 여러가지 변수(즉 1월 6~7일 경 스프린트가 급격하게 진행)가 작용한 것으로 추정된다.
•이변이 없는 한 스프린트는 예상보다 일찍(약5일 정도) 끝날 것을 알 수 있다.</text:p>
      <text:p text:style-name="Text_20_body">효과적으로 스크럼팀을  구성하는 특별한 방법은 없다. 팀을 한자리에 모으는 것과 팀이 활동할 수 있는 고유의 팀방을 가지는 것이 현재까지 스크럼팀을 운영하는 사람들의 한결같은 소리이다. 또한 제품 책임자와 스크럼 마스터는 같은 사람이 되어서는 안된다고 조언한다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playground:agile:scrum:sprint_backlog</dc:title>
  </office:meta>
</office:document-meta>
</file>