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9384004892ba6f88c2ddb73249fb74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smartgram.org/wiki/doku.php?id=playground:playground"><draw:frame draw:style-name="mediacenter" draw:name="Jump to Smartgram Wiki Main Page Legend" text:anchor-type="paragraph" draw:z-index="0" svg:width="16.933333333333cm"><draw:text-box><text:p text:style-name="legendcenter"><draw:frame draw:style-name="mediacenter" draw:name="Jump to Smartgram Wiki Main Page" text:anchor-type="paragraph" draw:z-index="0" svg:width="16.933333333333cm" svg:height="8.9958333333333cm"><draw:image xlink:href="Pictures/19384004892ba6f88c2ddb73249fb744.jpg" xlink:type="simple" xlink:show="embed" xlink:actuate="onLoad"/></draw:frame>Jump to Smartgram Wiki Main Page</text:p></draw:text-box></draw:frame></draw:a></text:p>
      <text:bookmark text:name="start"/>
      <text:p text:style-name="Text_20_body">Agile Menifesto
We are uncovering better ways of developing software by doing it and helping others do it. <text:line-break/>
Through this work we have come to value: <text:line-break/><text:span text:style-name="Strong_20_Emphasis">Individuals and interactions</text:span> over processes and tools <text:line-break/>
(<text:span text:style-name="Strong_20_Emphasis">개개인과 상호 작용/소통</text:span>을 프로세스와 도구보다) <text:line-break/>
<text:span text:style-name="Strong_20_Emphasis">Working software</text:span> over comprehensive documentation <text:line-break/>
(<text:span text:style-name="Strong_20_Emphasis">제대로 동작하는 소프트웨어</text:span>를 폭넓은 문서보다) <text:line-break/>
<text:span text:style-name="Strong_20_Emphasis">Customer collaboration</text:span> over contract negotiation <text:line-break/>
(<text:span text:style-name="Strong_20_Emphasis">고객과의 협력</text:span>을 계약 협상보다) <text:line-break/>
<text:span text:style-name="Strong_20_Emphasis">Responding to change</text:span> over following a plan. <text:line-break/>
(<text:span text:style-name="Strong_20_Emphasis">변화에 대응하는 것</text:span>을 계획을 준수하는 것보다 더 가치있게 여긴다.) <text:line-break/></text:p>
      <text:p text:style-name="Text_20_body">That is, while there is value in the items on the right, we value the items on the left mo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start</dc:title>
  </office:meta>
</office:document-meta>
</file>