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tolotek_zaklady_bukmacherskie"/><text:bookmark-start text:name="__RefHeading___totolotek_zaklady_bukmacherskie_1"/><text:bookmark-start text:name="totolotek_zaklady_bukmacherskie"/>totolotek zaklady bukmacherskie<text:bookmark-end text:name="__RefHeading___totolotek_zaklady_bukmacherskie_1"/><text:bookmark-end text:name="totolotek_zaklady_bukmacherskie"/></text:h>
      <text:p text:style-name="Text_20_body"><text:a xlink:type="simple" xlink:href="https://holandiaturystyka.wordpress.com/" text:style-name="Internet_20_link" text:visited-style-name="Visited_20_Internet_20_Link">zaklady totolote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9::00:00</meta:creation-date>
    <dc:creator>Generated</dc:creator>
    <dc:date>1970-01-01T09::00:00</dc:date>
    <dc:language>en-US</dc:language>
    <meta:editing-cycles>1</meta:editing-cycles>
    <meta:editing-duration>PT0S</meta:editing-duration>
    <dc:title>totolotek_zaklady_bukmacherskie</dc:title>
  </office:meta>
</office:document-meta>
</file>